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" manifest:full-path="Pictures/2000000700003D6500005707BE1F1C34.svm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i1" text:anchor-type="paragraph" svg:width="15.716cm" svg:height="22.28cm" draw:z-index="0"><draw:image xlink:href="Pictures/2000000700003D6500005707BE1F1C34.svm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09-04-16T11:32:02.64</meta:creation-date>
    <meta:editing-duration>PT00H00M57S</meta:editing-duration>
    <meta:editing-cycles>3</meta:editing-cycles>
    <meta:generator>OpenOffice.org/3.1$Win32 OpenOffice.org_project/310m19$Build-9420</meta:generator>
    <dc:date>2009-10-23T12:55:20.70</dc:date>
    <meta:document-statistic meta:table-count="0" meta:image-count="1" meta:object-count="0" meta:page-count="1" meta:paragraph-count="0" meta:word-count="0" meta:character-count="0"/>
    <dc:creator>Tonio Pino</dc:creator>
    <meta:user-defined meta:name="Info 1"/>
    <meta:user-defined meta:name="Info 2"/>
    <meta:user-defined meta:name="Info 3"/>
    <meta:user-defined meta:name="Info 4"/>
  </office:meta>
</office:document-meta>
</file>