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CenturyGothic" svg:font-family="CenturyGothic" style:font-family-generic="roman" style:font-pitch="variable"/>
    <style:font-face style:name="CourierPS" svg:font-family="CourierP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enturyGothic1" svg:font-family="CenturyGothic" style:font-family-generic="system" style:font-pitch="variable"/>
    <style:font-face style:name="CourierPS1" svg:font-family="CourierPS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CenturyGothic" fo:font-size="8pt" style:font-size-asian="8pt" style:font-name-complex="CenturyGothic1" style:font-size-complex="8pt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margin-top="0cm" fo:margin-bottom="0cm" fo:line-height="100%" fo:text-align="center" style:justify-single-word="false"/>
    </style:style>
    <style:style style:name="P4" style:family="paragraph" style:parent-style-name="Standard">
      <style:paragraph-properties fo:margin-top="0cm" fo:margin-bottom="0cm" fo:line-height="100%" fo:text-align="justify" style:justify-single-word="false"/>
    </style:style>
    <style:style style:name="P5" style:family="paragraph" style:parent-style-name="Standard">
      <style:paragraph-properties fo:margin-top="0cm" fo:margin-bottom="0cm" fo:line-height="100%" fo:text-align="justify" style:justify-single-word="false"/>
      <style:text-properties style:font-name="CenturyGothic" fo:font-size="10pt" style:font-size-asian="10pt" style:font-name-complex="CenturyGothic1" style:font-size-complex="10pt"/>
    </style:style>
    <style:style style:name="P6" style:family="paragraph" style:parent-style-name="Standard">
      <style:paragraph-properties fo:margin-top="0cm" fo:margin-bottom="0cm" fo:line-height="100%" fo:text-align="justify" style:justify-single-word="false"/>
      <style:text-properties style:font-name="CenturyGothic" fo:font-size="12pt" style:font-size-asian="12pt" style:font-name-complex="CenturyGothic1" style:font-size-complex="12pt"/>
    </style:style>
    <style:style style:name="P7" style:family="paragraph" style:parent-style-name="Standard">
      <style:paragraph-properties fo:margin-top="0cm" fo:margin-bottom="0cm" fo:line-height="100%" fo:text-align="justify" style:justify-single-word="false"/>
      <style:text-properties style:font-name="CenturyGothic" fo:font-size="8pt" style:font-size-asian="8pt" style:font-name-complex="CenturyGothic1" style:font-size-complex="8pt"/>
    </style:style>
    <style:style style:name="P8" style:family="paragraph" style:parent-style-name="Standard">
      <style:paragraph-properties fo:margin-top="0cm" fo:margin-bottom="0cm" fo:line-height="100%" fo:text-align="justify" style:justify-single-word="false"/>
      <style:text-properties style:font-name="CenturyGothic" fo:font-size="9pt" style:font-size-asian="9pt" style:font-name-complex="CenturyGothic1" style:font-size-complex="9pt"/>
    </style:style>
    <style:style style:name="P9" style:family="paragraph" style:parent-style-name="Standard" style:master-page-name="Standard">
      <style:paragraph-properties fo:margin-top="0cm" fo:margin-bottom="0cm" fo:line-height="100%" fo:text-align="center" style:justify-single-word="false" style:page-number="auto"/>
    </style:style>
    <style:style style:name="T1" style:family="text">
      <style:text-properties style:font-name="CenturyGothic" fo:font-size="10pt" style:font-size-asian="10pt" style:font-name-complex="CenturyGothic1" style:font-size-complex="10pt"/>
    </style:style>
    <style:style style:name="T2" style:family="text">
      <style:text-properties style:font-name="CenturyGothic" fo:font-size="16pt" style:font-size-asian="16pt" style:font-name-complex="CenturyGothic1" style:font-size-complex="16pt"/>
    </style:style>
    <style:style style:name="T3" style:family="text">
      <style:text-properties style:font-name="CenturyGothic" fo:font-size="12pt" style:font-size-asian="12pt" style:font-name-complex="CenturyGothic1" style:font-size-complex="12pt"/>
    </style:style>
    <style:style style:name="T4" style:family="text">
      <style:text-properties style:font-name="CenturyGothic" fo:font-size="8pt" style:font-size-asian="8pt" style:font-name-complex="CenturyGothic1" style:font-size-complex="8pt"/>
    </style:style>
    <style:style style:name="T5" style:family="text">
      <style:text-properties style:font-name="CenturyGothic" fo:font-size="9pt" style:font-size-asian="9pt" style:font-name-complex="CenturyGothic1" style:font-size-complex="9pt"/>
    </style:style>
    <style:style style:name="T6" style:family="text">
      <style:text-properties style:font-name="CenturyGothic" fo:font-size="7pt" style:font-size-asian="7pt" style:font-name-complex="CenturyGothic1" style:font-size-complex="7pt"/>
    </style:style>
    <style:style style:name="T7" style:family="text">
      <style:text-properties style:font-name="CourierPS" fo:font-size="18pt" style:font-size-asian="18pt" style:font-name-complex="CourierPS1" style:font-size-complex="1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1">LA CONOSCENZA NON HA ETA’</text:span></text:p>
      <text:p text:style-name="P5"/>
      <text:p text:style-name="P4"><text:span text:style-name="T1">Domanda di Iscrizione al corso di formazione </text:span><text:span text:style-name="T2">“Informatica di base”</text:span></text:p>
      <text:p text:style-name="P6"/>
      <text:p text:style-name="P4"><text:span text:style-name="T3">AUTOCERTIFICAZIONE</text:span></text:p>
      <text:p text:style-name="P7"/>
      <text:p text:style-name="P4"><text:span text:style-name="T4">Ai sensi dell’art. 46 del D.P.R. 28 dicembre 2000, n. 445</text:span></text:p>
      <text:p text:style-name="P8"/>
      <text:p text:style-name="P4"><text:span text:style-name="T5">Il/la sottoscritto/a Cognome _____________________________ </text:span></text:p>
      <text:p text:style-name="P4"><text:span text:style-name="T5">Nome ________________________________________</text:span></text:p>
      <text:p text:style-name="P4"><text:span text:style-name="T5">Nato/a a _______________________________________ il (gg/mm/aa) _______/________/___________ età _________</text:span></text:p>
      <text:p text:style-name="P4"><text:span text:style-name="T5">Codice fiscale ______________________________________________</text:span></text:p>
      <text:p text:style-name="P4"><text:span text:style-name="T5">Residente in ______________________________, via/piazza _________________________________________ n. _________</text:span></text:p>
      <text:p text:style-name="P4"><text:span text:style-name="T5">Telefono ____________________ cellulare ___________________ </text:span></text:p>
      <text:p text:style-name="P4"><text:span text:style-name="T5">e-mail __________________________________________</text:span></text:p>
      <text:p text:style-name="P8"/>
      <text:p text:style-name="P4"><text:span text:style-name="T5">DICHIARA</text:span></text:p>
      <text:p text:style-name="P4"><text:span text:style-name="T6">(annerire il cerchietto e completare con i dati richiesti)</text:span></text:p>
      <text:p text:style-name="P4"><text:span text:style-name="T7">o </text:span><text:span text:style-name="T5">Di essere occupato presso ______________________________________ dal ___________ (indicare l’anno)</text:span></text:p>
      <text:p text:style-name="P4"><text:span text:style-name="T5">di essere in possesso del seguente titolo di studio:</text:span></text:p>
      <text:p text:style-name="P4"><text:span text:style-name="T7">o </text:span><text:span text:style-name="T5">Diploma di scuola media inferiore o proscioglimento obbligo scolastico</text:span></text:p>
      <text:p text:style-name="P4"><text:span text:style-name="T7">o </text:span><text:span text:style-name="T5">Diploma di scuola media superiore (durata quinquennale), conseguito il _____________________, presso</text:span></text:p>
      <text:p text:style-name="P4"><text:span text:style-name="T5">l’istituto ___________________________________________________ con voto __________</text:span></text:p>
      <text:p text:style-name="P4"><text:span text:style-name="T7">o </text:span><text:span text:style-name="T5">Diploma di Laurea in _________________________________, conseguito il _______________, con voto __________</text:span></text:p>
      <text:p text:style-name="P4"><text:span text:style-name="T7">o </text:span><text:span text:style-name="T5">Altro ________________________________________________________________________________________________</text:span></text:p>
      <text:p text:style-name="P8"/>
      <text:p text:style-name="P3"><text:span text:style-name="T5">CHIEDE</text:span></text:p>
      <text:p text:style-name="P8"/>
      <text:p text:style-name="P4"><text:span text:style-name="T1">Di poter partecipare al corso di informatica organizzato dal Comune di Novoli.</text:span></text:p>
      <text:p text:style-name="P4"><text:span text:style-name="T1">È consapevole che la partecipazione al corso è gratuita.</text:span></text:p>
      <text:p text:style-name="P4"><text:span text:style-name="T1">.</text:span></text:p>
      <text:p text:style-name="P4"><text:span text:style-name="T5">DATA _____/_____/ 2013 FIRMA: _____________________________________</text:span></text:p>
      <text:p text:style-name="P8"/>
      <text:p text:style-name="P4"><text:span text:style-name="T5">(per esteso)</text:span></text:p>
      <text:p text:style-name="P8"/>
      <text:p text:style-name="P4"><text:span text:style-name="T5">Autorizza il trattamento dei dati personali ai sensi del Dlgs. del 30 giugno 2003 n° 196, solo ai fini delle procedure inerenti all’ammissione al corso e nel rispetto della normativa vigente</text:span></text:p>
      <text:p text:style-name="P8"/>
      <text:p text:style-name="P4"><text:span text:style-name="T5">DATA _____/____/ 2013 FIRMA: _____________________________________</text:span></text:p>
      <text:p text:style-name="P1"/>
      <text:p text:style-name="P2"><text:span text:style-name="T4">Allegati: copia del documento di identità</text:span>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CenturyGothic" svg:font-family="CenturyGothic" style:font-family-generic="roman" style:font-pitch="variable"/>
    <style:font-face style:name="CourierPS" svg:font-family="CourierP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enturyGothic1" svg:font-family="CenturyGothic" style:font-family-generic="system" style:font-pitch="variable"/>
    <style:font-face style:name="CourierPS1" svg:font-family="CourierPS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letter-kerning="true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Lenovo User</meta:initial-creator>
    <dc:creator>Lenovo User</dc:creator>
    <meta:editing-cycles>1</meta:editing-cycles>
    <meta:creation-date>2013-07-23T11:26:00</meta:creation-date>
    <dc:date>2013-07-23T11:27:00</dc:date>
    <meta:editing-duration>PT1S</meta:editing-duration>
    <meta:generator>OpenOffice.org/3.3$Win32 OpenOffice.org_project/330m20$Build-9567</meta:generator>
    <meta:document-statistic meta:table-count="0" meta:image-count="0" meta:object-count="0" meta:page-count="1" meta:paragraph-count="29" meta:word-count="201" meta:character-count="1858"/>
    <meta:user-defined meta:name="AppVersion">12.0000</meta:user-defined>
    <meta:user-defined meta:name="Company">Lenovo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